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" style:parent-style-name="內文" style:family="paragraph">
      <style:paragraph-properties fo:line-height="0.2777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5" style:parent-style-name="內文" style:family="paragraph">
      <style:paragraph-properties fo:line-height="0.2777in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6" style:parent-style-name="內文" style:family="paragraph">
      <style:paragraph-properties fo:line-height="0.2777in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 fo:font-size="8pt" style:font-size-asian="8pt" style:font-size-complex="8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2" style:parent-style-name="內文" style:family="paragraph">
      <style:paragraph-properties fo:line-height="0.41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3" style:parent-style-name="內文" style:family="paragraph">
      <style:paragraph-properties fo:line-height="0.41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4" style:parent-style-name="內文" style:family="paragraph">
      <style:paragraph-properties fo:line-height="0.41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5" style:parent-style-name="清單段落" style:list-style-name="LFO1" style:family="paragraph">
      <style:paragraph-properties fo:line-height="0.41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6" style:parent-style-name="內文" style:family="paragraph">
      <style:paragraph-properties fo:line-height="0.41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7" style:parent-style-name="內文" style:family="paragraph">
      <style:paragraph-properties fo:line-height="0.41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8" style:parent-style-name="內文" style:family="paragraph">
      <style:paragraph-properties fo:line-height="0.41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39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P40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P41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P42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P43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P44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P45" style:parent-style-name="內文" style:family="paragraph">
      <style:text-properties style:font-name="標楷體" style:font-name-asian="標楷體" fo:font-weight="bold" style:font-weight-asian="bold" style:font-weight-complex="bold" style:font-size-complex="12pt"/>
    </style:style>
    <style:style style:name="P46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/>
      <style:text-properties style:font-name="標楷體" style:font-name-asian="標楷體" fo:font-weight="bold" style:font-weight-asian="bold" style:font-weight-complex="bold" style:font-size-complex="12pt"/>
    </style:style>
    <style:style style:name="P47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/>
      <style:text-properties style:font-name="標楷體" style:font-name-asian="標楷體" fo:font-weight="bold" style:font-weight-asian="bold" style:font-weight-complex="bold" style:font-size-complex="12pt"/>
    </style:style>
    <style:style style:name="P48" style:parent-style-name="內文" style:family="paragraph">
      <style:paragraph-properties fo:line-height="0.4166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49" style:parent-style-name="內文" style:family="paragraph">
      <style:text-properties style:font-name="Arial" style:font-name-complex="Arial" fo:color="#000000" style:letter-kerning="false" fo:font-size="13.5pt" style:font-size-asian="13.5pt" style:font-size-complex="13.5pt"/>
    </style:style>
    <style:style style:name="P50" style:parent-style-name="內文" style:family="paragraph">
      <style:text-properties style:font-name="標楷體" style:font-name-asian="標楷體" style:font-name-complex="Arial" fo:font-weight="bold" style:font-weight-asian="bold" style:font-weight-complex="bold" fo:color="#000000" style:letter-kerning="false" fo:font-size="13.5pt" style:font-size-asian="13.5pt" style:font-size-complex="13.5pt"/>
    </style:style>
    <style:style style:name="T5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3.5pt" style:font-size-asian="13.5pt" style:font-size-complex="13.5pt"/>
    </style:style>
    <style:style style:name="T5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3.5pt" style:font-size-asian="13.5pt" style:font-size-complex="13.5pt"/>
    </style:style>
    <style:style style:name="T5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3.5pt" style:font-size-asian="13.5pt" style:font-size-complex="13.5pt"/>
    </style:style>
    <style:style style:name="T5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3.5pt" style:font-size-asian="13.5pt" style:font-size-complex="13.5pt"/>
    </style:style>
    <style:style style:name="T5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3.5pt" style:font-size-asian="13.5pt" style:font-size-complex="13.5pt"/>
    </style:style>
    <style:style style:name="T5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3.5pt" style:font-size-asian="13.5pt" style:font-size-complex="13.5pt"/>
    </style:style>
    <style:style style:name="T5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3.5pt" style:font-size-asian="13.5pt" style:font-size-complex="13.5pt"/>
    </style:style>
    <style:style style:name="T5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3.5pt" style:font-size-asian="13.5pt" style:font-size-complex="13.5pt"/>
    </style:style>
    <style:style style:name="T5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3.5pt" style:font-size-asian="13.5pt" style:font-size-complex="13.5pt"/>
    </style:style>
    <style:style style:name="T6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3.5pt" style:font-size-asian="13.5pt" style:font-size-complex="13.5pt"/>
    </style:style>
  </office:automatic-styles>
  <office:body>
    <office:text text:use-soft-page-breaks="true">
      <text:p text:style-name="P1">臺北市立和平高中115年9月及第四季籃球場資格申請抽籤表</text:p>
      <text:p text:style-name="P2">(以下請親筆書寫)</text:p>
      <text:p text:style-name="P3">申請人或申請單位姓名：<text:s/></text:p>
      <text:p text:style-name="P4"><text:span text:style-name="T5">申請時段</text:span><text:span text:style-name="T6"><text:s/>: □</text:span><text:span text:style-name="T7"><text:s/></text:span><text:span text:style-name="T8">A</text:span><text:span text:style-name="T9">每週六</text:span><text:span text:style-name="T10">13:00-17:00 <text:s text:c="2"/>□</text:span><text:span text:style-name="T11"><text:s/></text:span><text:span text:style-name="T12">B</text:span><text:span text:style-name="T13">每週六</text:span><text:span text:style-name="T14">17:00-21:00<text:s/></text:span></text:p>
      <text:p text:style-name="P15"><text:span text:style-name="T16"><text:s text:c="11"/>□</text:span><text:span text:style-name="T17"><text:s/></text:span><text:span text:style-name="T18">C</text:span><text:span text:style-name="T19">每週日</text:span><text:span text:style-name="T20">09:00-13:00<text:s/></text:span><text:bookmark-start text:name="_Hlk144747667"/><text:span text:style-name="T21"><text:s text:c="2"/>□</text:span><text:span text:style-name="T22"><text:s/></text:span><text:span text:style-name="T23">D</text:span><text:bookmark-end text:name="_Hlk144747667"/><text:span text:style-name="T24">每週日</text:span><text:span text:style-name="T25">13:00-17:00<text:s/></text:span></text:p>
      <text:p text:style-name="P26"><text:span text:style-name="T27"><text:s text:c="11"/>□</text:span><text:span text:style-name="T28"><text:s/></text:span><text:span text:style-name="T29">E</text:span><text:span text:style-name="T30">每週日</text:span><text:span text:style-name="T31">17:00-21:00</text:span></text:p>
      <text:p text:style-name="P32">身分證或統一編號：</text:p>
      <text:p text:style-name="P33">地址：<text:s text:c="19"/></text:p>
      <text:p text:style-name="P34">電話：<text:s/></text:p>
      <text:list text:style-name="LFO1" text:continue-numbering="true">
        <text:list-item>
          <text:p text:style-name="P35">同上(有勾選則以下免填)</text:p>
        </text:list-item>
      </text:list>
      <text:p text:style-name="P36">聯絡人：<text:s/><text:s text:c="16"/></text:p>
      <text:p text:style-name="P37">電話：<text:s text:c="11"/></text:p>
      <text:p text:style-name="P38">手機：<text:s text:c="19"/></text:p>
      <text:p text:style-name="P39">□自願遵守一切規定，如有下列取締處理，如有發生違法行為申請人願負連帶責任，絕無異議。</text:p>
      <text:p text:style-name="P40">一、違反國家政策或善良風俗者。</text:p>
      <text:p text:style-name="P41">二、違反公共秩序或善良風俗者。</text:p>
      <text:p text:style-name="P42">三、有營業行為者。</text:p>
      <text:p text:style-name="P43">四、有安全顧慮者。</text:p>
      <text:p text:style-name="P44">五、辦理婚喪喜慶筵席等事宜者。</text:p>
      <text:p text:style-name="P45">六、變更活動內容者。</text:p>
      <text:p text:style-name="P46">七、從事營利行為者。</text:p>
      <text:p text:style-name="P47">八、擅自將場地之一部或全部轉讓他人使用者。</text:p>
      <text:p text:style-name="P48">請將本表於8月18日(星期二)下午3時前回傳至本校總務處，本校將於8月20日(星期四)上午8時20分進行公開抽籤，抽籤結果將公告於本校官網，請務必留意場地借用申請書繳交及繳費期限。</text:p>
      <text:p text:style-name="P49"/>
      <text:p text:style-name="P50">電話：(02)2732-4300分機153<text:s/>王小姐</text:p>
      <text:p text:style-name="內文"><text:span text:style-name="T51">電子信件：</text:span><text:span text:style-name="T52">rent@mail.hpsh.tp.edu.tw</text:span><text:span text:style-name="T53"><text:s/>(</text:span><text:span text:style-name="T54">請彩色掃描</text:span><text:span text:style-name="T55">)</text:span></text:p>
      <text:p text:style-name="內文"><text:span text:style-name="T56">親送或郵寄：臺北市大安區臥龍街</text:span><text:span text:style-name="T57">100</text:span><text:span text:style-name="T58">號</text:span><text:span text:style-name="T59"><text:s/></text:span><text:span text:style-name="T60">總務處庶務組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8659in" fo:margin-bottom="0.7875in" fo:margin-right="0.865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10T01:05:00Z</meta:creation-date>
    <dc:date>2026-08-10T01:05:00Z</dc:date>
    <meta:print-date>2026-08-10T01:0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3" meta:character-count="625" meta:row-count="4" meta:non-whitespace-character-count="533"/>
  </office:meta>
</office:document-meta>
</file>